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3.1159in" style:use-optimal-column-width="false"/>
    </style:style>
    <style:style style:name="TableColumn3" style:family="table-column">
      <style:table-column-properties style:column-width="0.1659in" style:use-optimal-column-width="false"/>
    </style:style>
    <style:style style:name="TableColumn4" style:family="table-column">
      <style:table-column-properties style:column-width="3.0284in" style:use-optimal-column-width="false"/>
    </style:style>
    <style:style style:name="Table1" style:family="table" style:master-page-name="MPF0">
      <style:table-properties style:width="6.3104in" fo:margin-left="-0.1333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Standard" style:family="paragraph">
      <style:paragraph-properties fo:keep-with-next="always" fo:break-before="page" fo:text-align="center" fo:margin-bottom="0in" fo:line-height="100%"/>
    </style:style>
    <style:style style:name="T8" style:parent-style-name="Основнойшрифтабзаца" style:family="text">
      <style:text-properties style:font-name="Times New Roman" style:font-name-asian="Times New Roman" style:font-name-complex="Calibri" fo:font-weight="bold" style:font-weight-asian="bold" style:font-weight-complex="bold" fo:letter-spacing="-0.0027in" fo:font-size="13pt" style:font-size-asian="13pt" style:font-size-complex="13pt" style:language-asian="ar" style:country-asian="SA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P10" style:parent-style-name="Standard" style:family="paragraph">
      <style:paragraph-properties fo:keep-with-next="always" fo:text-align="center" fo:margin-bottom="0in" fo:line-height="100%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P14" style:parent-style-name="Standard" style:family="paragraph">
      <style:paragraph-properties fo:text-align="center" fo:margin-bottom="0in" fo:line-height="100%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3pt" style:font-size-asian="13pt" style:font-size-complex="13pt"/>
    </style:style>
    <style:style style:name="P16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3pt" style:font-size-asian="13pt" style:font-size-complex="13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size="13pt" style:font-size-asian="13pt" style:font-size-complex="13pt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Standard" style:family="paragraph">
      <style:paragraph-properties fo:text-align="center" fo:margin-bottom="0in" fo:line-height="100%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P22" style:parent-style-name="Standard" style:family="paragraph">
      <style:paragraph-properties fo:text-align="center" fo:margin-bottom="0in" fo:line-height="100%"/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P24" style:parent-style-name="Standard" style:family="paragraph">
      <style:paragraph-properties fo:text-align="center" fo:margin-bottom="0in" fo:line-height="100%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P26" style:parent-style-name="Standard" style:family="paragraph">
      <style:paragraph-properties fo:text-align="center" fo:margin-bottom="0in" fo:line-height="100%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P28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none" fo:border-bottom="0.0625in double #00000A" style:border-line-width-bottom="0.0208in 0.0208in 0.0208in" fo:border-right="none" fo:padding-top="0in" fo:padding-left="0.075in" fo:padding-bottom="0in" fo:padding-right="0.075in"/>
    </style:style>
    <style:style style:name="P31" style:parent-style-name="Standard" style:family="paragraph">
      <style:paragraph-properties fo:text-align="center" fo:margin-bottom="0in" fo:line-height="100%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text-align="center" fo:margin-bottom="0in" fo:line-height="100%"/>
    </style:style>
    <style:style style:name="T3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paragraph-properties fo:text-align="center" fo:margin-bottom="0in" fo:line-height="100%"/>
    </style:style>
    <style:style style:name="T3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37" style:family="table-cell">
      <style:table-cell-properties fo:border-top="none" fo:border-left="none" fo:border-bottom="0.0625in double #00000A" style:border-line-width-bottom="0.0208in 0.0208in 0.0208in" fo:border-right="none" fo:padding-top="0in" fo:padding-left="0.075in" fo:padding-bottom="0in" fo:padding-right="0.075in"/>
    </style:style>
    <style:style style:name="P38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0pt"/>
    </style:style>
    <style:style style:name="TableCell39" style:family="table-cell">
      <style:table-cell-properties fo:border-top="none" fo:border-left="none" fo:border-bottom="0.0625in double #00000A" style:border-line-width-bottom="0.0208in 0.0208in 0.0208in" fo:border-right="none" fo:padding-top="0in" fo:padding-left="0.075in" fo:padding-bottom="0in" fo:padding-right="0.075in"/>
    </style:style>
    <style:style style:name="P40" style:parent-style-name="Standard" style:family="paragraph">
      <style:paragraph-properties fo:text-align="center" fo:margin-bottom="0in" fo:line-height="100%"/>
    </style:style>
    <style:style style:name="T4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2" style:parent-style-name="Standard" style:family="paragraph">
      <style:paragraph-properties fo:text-align="center" fo:margin-bottom="0in" fo:line-height="100%"/>
    </style:style>
    <style:style style:name="T4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4" style:parent-style-name="Standard" style:family="paragraph">
      <style:paragraph-properties fo:text-align="center" fo:margin-bottom="0in" fo:line-height="100%"/>
    </style:style>
    <style:style style:name="T4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7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9pt" style:font-size-asian="9pt" style:font-size-complex="10pt"/>
    </style:style>
    <style:style style:name="TableRow48" style:family="table-row">
      <style:table-row-properties style:use-optimal-row-height="false" fo:keep-together="always"/>
    </style:style>
    <style:style style:name="TableCell49" style:family="table-cell">
      <style:table-cell-properties fo:border-top="0.0625in double #00000A" style:border-line-width-top="0.0208in 0.0208in 0.0208in" fo:border-left="none" fo:border-bottom="none" fo:border-right="none" fo:padding-top="0in" fo:padding-left="0.075in" fo:padding-bottom="0in" fo:padding-right="0.075in"/>
    </style:style>
    <style:style style:name="P50" style:parent-style-name="Standard" style:family="paragraph">
      <style:paragraph-properties fo:text-align="center" fo:margin-bottom="0in" fo:line-height="100%"/>
    </style:style>
    <style:style style:name="T51" style:parent-style-name="Основнойшрифтабзаца" style:family="text">
      <style:text-properties style:font-name="Times New Roman" style:font-name-asian="Times New Roman" style:font-name-complex="Times New Roman" fo:font-size="9pt" style:font-size-asian="9pt" style:font-size-complex="10pt"/>
    </style:style>
    <style:style style:name="T52" style:parent-style-name="Основнойшрифтабзаца" style:family="text">
      <style:text-properties style:font-name="Times New Roman" style:font-name-asian="Times New Roman" style:font-name-complex="Times New Roman" fo:font-size="9pt" style:font-size-asian="9pt" style:font-size-complex="10pt" fo:language="en" fo:country="US"/>
    </style:style>
    <style:style style:name="T53" style:parent-style-name="Основнойшрифтабзаца" style:family="text">
      <style:text-properties style:font-name="Times New Roman" style:font-name-asian="Times New Roman" style:font-name-complex="Times New Roman" fo:font-size="9pt" style:font-size-asian="9pt" style:font-size-complex="10pt"/>
    </style:style>
    <style:style style:name="P54" style:parent-style-name="Standard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/>
    </style:style>
    <style:style style:name="P55" style:parent-style-name="ConsPlusNormal" style:family="paragraph">
      <style:paragraph-properties fo:text-align="justify" fo:text-indent="0.375in"/>
    </style:style>
    <style:style style:name="T56" style:parent-style-name="Основнойшрифтабзаца" style:family="text">
      <style:text-properties style:font-name-complex="Tahoma" fo:font-size="12pt" style:font-size-asian="12pt" style:font-size-complex="12pt"/>
    </style:style>
    <style:style style:name="T5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5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6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6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6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6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6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6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6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67" style:parent-style-name="Standard" style:family="paragraph">
      <style:paragraph-properties fo:text-align="end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68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69" style:parent-style-name="Standard" style:family="paragraph">
      <style:paragraph-properties fo:text-align="justify"/>
    </style:style>
    <style:style style:name="T7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71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ar" style:country-asian="SA"/>
    </style:style>
    <style:style style:name="T72" style:parent-style-name="Основнойшрифтабзаца" style:family="text">
      <style:text-properties style:font-name="Times New Roman" style:font-name-asian="Calibri" style:font-name-complex="Times New Roman" fo:font-size="14pt" style:font-size-asian="14pt" style:font-size-complex="14pt" style:language-asian="ar" style:country-asian="SA"/>
    </style:style>
    <style:style style:name="P73" style:parent-style-name="Standard" style:family="paragraph">
      <style:paragraph-properties fo:text-align="justify"/>
    </style:style>
    <style:style style:name="T7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75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T7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7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78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79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80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81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2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3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5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6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7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8" style:parent-style-name="Standard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9" style:parent-style-name="Standard" style:family="paragraph">
      <style:paragraph-properties fo:text-align="center"/>
    </style:style>
    <style:style style:name="T9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91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92" style:parent-style-name="Standard" style:family="paragraph">
      <style:paragraph-properties fo:text-align="center"/>
    </style:style>
    <style:style style:name="T93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T94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T95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T96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T97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98" style:parent-style-name="Standard" style:family="paragraph">
      <style:paragraph-properties fo:text-align="justify" fo:text-indent="0.4923in"/>
    </style:style>
    <style:style style:name="T99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0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01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0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0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04" style:parent-style-name="Standard" style:family="paragraph">
      <style:paragraph-properties fo:text-align="justify" fo:margin-top="0.0833in" fo:text-indent="0.4923in"/>
    </style:style>
    <style:style style:name="T105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106" style:parent-style-name="Standard" style:family="paragraph">
      <style:paragraph-properties fo:text-align="justify" fo:text-indent="0.4923in"/>
    </style:style>
    <style:style style:name="T10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08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0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10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11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12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13" style:parent-style-name="Standard" style:family="paragraph">
      <style:paragraph-properties fo:text-align="justify" fo:text-indent="0.4923in"/>
    </style:style>
    <style:style style:name="T114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115" style:parent-style-name="Основнойшрифтабзаца" style:family="text">
      <style:text-properties style:font-name="Times New Roman" style:font-name-complex="Times New Roman" fo:color="#000000" fo:letter-spacing="-0.0027in" fo:font-size="14pt" style:font-size-asian="14pt" style:font-size-complex="14pt" style:language-asian="ar" style:country-asian="SA"/>
    </style:style>
    <style:style style:name="T116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117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P118" style:parent-style-name="Standard" style:family="paragraph">
      <style:paragraph-properties fo:text-align="justify" fo:margin-top="0.0833in" fo:text-indent="0.4923in" fo:background-color="#FFFFFF"/>
    </style:style>
    <style:style style:name="T119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20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21" style:parent-style-name="Standard" style:family="paragraph">
      <style:paragraph-properties fo:text-align="justify" fo:text-indent="0.4923in"/>
    </style:style>
    <style:style style:name="T122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23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24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25" style:parent-style-name="Standard" style:family="paragraph">
      <style:paragraph-properties fo:text-align="justify" fo:text-indent="0.4923in"/>
    </style:style>
    <style:style style:name="T126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2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28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2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30" style:parent-style-name="Standard" style:family="paragraph">
      <style:paragraph-properties fo:widows="0" fo:orphans="0" fo:text-align="justify" fo:text-indent="0.375in"/>
    </style:style>
    <style:style style:name="T131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P132" style:parent-style-name="Standard" style:family="paragraph">
      <style:paragraph-properties fo:text-align="justify" fo:text-indent="0.4923in"/>
    </style:style>
    <style:style style:name="T133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134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P135" style:parent-style-name="Standard" style:family="paragraph">
      <style:paragraph-properties fo:text-align="justify" fo:text-indent="0.4923in"/>
    </style:style>
    <style:style style:name="T13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3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38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3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40" style:parent-style-name="Standard" style:family="paragraph">
      <style:paragraph-properties fo:text-align="justify" fo:text-indent="0.4923in"/>
    </style:style>
    <style:style style:name="T141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42" style:parent-style-name="Standard" style:family="paragraph">
      <style:paragraph-properties fo:text-align="justify" fo:text-indent="0.375in"/>
    </style:style>
    <style:style style:name="T14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4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45" style:parent-style-name="Основнойшрифтабзаца" style:family="text">
      <style:text-properties style:font-name="Times New Roman" style:font-name-complex="Times New Roman" fo:color="#0000FF" fo:font-size="14pt" style:font-size-asian="14pt" style:font-size-complex="14pt" style:text-underline-type="single" style:text-underline-style="solid" style:text-underline-width="auto" style:text-underline-mode="continuous" style:language-asian="ar" style:country-asian="SA"/>
    </style:style>
    <style:style style:name="T14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47" style:parent-style-name="Standard" style:family="paragraph">
      <style:paragraph-properties fo:text-align="justify" fo:text-indent="0.4923in"/>
    </style:style>
    <style:style style:name="T148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4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50" style:parent-style-name="Standard" style:family="paragraph">
      <style:paragraph-properties fo:text-align="justify" fo:text-indent="0.4923in"/>
    </style:style>
    <style:style style:name="T151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52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53" style:parent-style-name="Standard" style:family="paragraph">
      <style:paragraph-properties fo:text-align="justify" fo:text-indent="0.4923in"/>
    </style:style>
    <style:style style:name="T154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55" style:parent-style-name="Standard" style:family="paragraph">
      <style:paragraph-properties fo:text-align="justify" fo:text-indent="0.4923in"/>
    </style:style>
    <style:style style:name="T15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15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158" style:parent-style-name="Standard" style:family="paragraph">
      <style:paragraph-properties fo:text-align="justify"/>
    </style:style>
    <style:style style:name="T159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6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61" style:parent-style-name="Standard" style:family="paragraph">
      <style:paragraph-properties fo:text-align="justify"/>
    </style:style>
    <style:style style:name="T16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6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6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65" style:parent-style-name="Standard" style:family="paragraph">
      <style:paragraph-properties fo:text-align="justify"/>
    </style:style>
    <style:style style:name="T16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6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68" style:parent-style-name="Standard" style:family="paragraph">
      <style:paragraph-properties fo:text-align="justify"/>
    </style:style>
    <style:style style:name="T169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17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71" style:parent-style-name="Standard" style:family="paragraph">
      <style:paragraph-properties fo:text-align="justify"/>
    </style:style>
    <style:style style:name="T17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173" style:parent-style-name="Standard" style:family="paragraph">
      <style:paragraph-properties fo:text-align="justify"/>
      <style:text-properties style:font-name="Times New Roman" style:font-name-asian="Arial" style:font-name-complex="Times New Roman" style:font-weight-complex="bold" fo:font-size="14pt" style:font-size-asian="14pt" style:font-size-complex="14pt" style:language-asian="ar" style:country-asian="SA"/>
    </style:style>
    <style:style style:name="P174" style:parent-style-name="Standard" style:family="paragraph">
      <style:paragraph-properties fo:widows="0" fo:orphans="0" fo:text-align="center"/>
    </style:style>
    <style:style style:name="T175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2pt" style:font-size-asian="12pt" style:font-size-complex="12pt" style:language-asian="ar" style:country-asian="SA"/>
    </style:style>
    <style:style style:name="T176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2pt" style:font-size-asian="12pt" style:font-size-complex="12pt" style:language-asian="ar" style:country-asian="SA"/>
    </style:style>
    <style:style style:name="P177" style:parent-style-name="Standard" style:family="paragraph">
      <style:paragraph-properties fo:text-align="justify" fo:text-indent="0.4923in"/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ableColumn179" style:family="table-column">
      <style:table-column-properties style:column-width="0.425in" style:use-optimal-column-width="false"/>
    </style:style>
    <style:style style:name="TableColumn180" style:family="table-column">
      <style:table-column-properties style:column-width="2.4298in" style:use-optimal-column-width="false"/>
    </style:style>
    <style:style style:name="TableColumn181" style:family="table-column">
      <style:table-column-properties style:column-width="0.9979in" style:use-optimal-column-width="false"/>
    </style:style>
    <style:style style:name="TableColumn182" style:family="table-column">
      <style:table-column-properties style:column-width="0.4916in" style:use-optimal-column-width="false"/>
    </style:style>
    <style:style style:name="TableColumn183" style:family="table-column">
      <style:table-column-properties style:column-width="0.7868in" style:use-optimal-column-width="false"/>
    </style:style>
    <style:style style:name="TableColumn184" style:family="table-column">
      <style:table-column-properties style:column-width="0.5909in" style:use-optimal-column-width="false"/>
    </style:style>
    <style:style style:name="TableColumn185" style:family="table-column">
      <style:table-column-properties style:column-width="0.5979in" style:use-optimal-column-width="false"/>
    </style:style>
    <style:style style:name="Table178" style:family="table">
      <style:table-properties style:width="6.3201in" fo:margin-left="-0.0819in" table:align="lef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margin-left="-0.0395in" fo:margin-right="-0.0395in">
        <style:tab-stops/>
      </style:paragraph-properties>
    </style:style>
    <style:style style:name="T189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190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text-align="center" fo:margin-left="-0.0395in" fo:margin-right="-0.0395in">
        <style:tab-stops/>
      </style:paragraph-properties>
    </style:style>
    <style:style style:name="T192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ableCell193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195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TableCell196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198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199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fo:text-align="center" fo:margin-left="-0.0395in" fo:margin-right="-0.0395in">
        <style:tab-stops/>
      </style:paragraph-properties>
    </style:style>
    <style:style style:name="T201" style:parent-style-name="Основнойшрифтабзаца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02" style:parent-style-name="Standard" style:family="paragraph">
      <style:paragraph-properties fo:text-align="center" fo:margin-left="-0.0395in" fo:margin-right="-0.0395in">
        <style:tab-stops/>
      </style:paragraph-properties>
    </style:style>
    <style:style style:name="T203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04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06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07" style:family="table-cell">
      <style:table-cell-properties fo:border="0.0069in solid #000001" fo:background-color="#FFFFFF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center" fo:margin-left="-0.0395in" fo:margin-right="-0.0395in">
        <style:tab-stops/>
      </style:paragraph-properties>
    </style:style>
    <style:style style:name="T209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0.0069in solid #000001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12" style:parent-style-name="Standard" style:family="paragraph">
      <style:paragraph-properties fo:text-align="center"/>
    </style:style>
    <style:style style:name="T213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214" style:family="table-cell">
      <style:table-cell-properties fo:border-top="0.0069in solid #000001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15" style:parent-style-name="Standard" style:family="paragraph">
      <style:paragraph-properties fo:text-align="justify"/>
    </style:style>
    <style:style style:name="T216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17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218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19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20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221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23" style:parent-style-name="Основнойшрифтабзаца" style:family="text">
      <style:text-properties style:font-name="Times New Roman" style:font-name-asian="Arial" style:font-name-complex="Times New Roman" style:language-asian="ar" style:country-asian="SA"/>
    </style:style>
    <style:style style:name="TableCell224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26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27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center"/>
    </style:style>
    <style:style style:name="T229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30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text-align="center"/>
    </style:style>
    <style:style style:name="T232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33" style:family="table-cell">
      <style:table-cell-properties fo:border="0.0069in solid #000001" fo:background-color="#FFFFFF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fo:text-align="center"/>
    </style:style>
    <style:style style:name="T235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-top="0.0069in solid #000001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38" style:parent-style-name="Standard" style:family="paragraph">
      <style:paragraph-properties fo:text-align="center"/>
    </style:style>
    <style:style style:name="T239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240" style:family="table-cell">
      <style:table-cell-properties fo:border-top="0.0069in solid #000001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41" style:parent-style-name="Standard" style:family="paragraph">
      <style:paragraph-properties fo:text-align="justify"/>
    </style:style>
    <style:style style:name="T242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43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244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45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46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247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48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49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250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52" style:parent-style-name="Основнойшрифтабзаца" style:family="text">
      <style:text-properties style:font-name="Times New Roman" style:font-name-asian="Arial" style:font-name-complex="Times New Roman" style:language-asian="ar" style:country-asian="SA"/>
    </style:style>
    <style:style style:name="TableCell253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55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56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57" style:parent-style-name="Standard" style:family="paragraph">
      <style:paragraph-properties fo:text-align="center"/>
    </style:style>
    <style:style style:name="T258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59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fo:text-align="center"/>
    </style:style>
    <style:style style:name="T261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62" style:family="table-cell">
      <style:table-cell-properties fo:border="0.0069in solid #000001" fo:background-color="#FFFFFF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text-align="center"/>
    </style:style>
    <style:style style:name="T264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0.0069in solid #000001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67" style:parent-style-name="Standard" style:family="paragraph">
      <style:paragraph-properties fo:text-align="center"/>
    </style:style>
    <style:style style:name="T268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269" style:family="table-cell">
      <style:table-cell-properties fo:border-top="0.0069in solid #000001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70" style:parent-style-name="Standard" style:family="paragraph">
      <style:paragraph-properties fo:text-align="justify"/>
    </style:style>
    <style:style style:name="T271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72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273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74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75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276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77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278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80" style:parent-style-name="Основнойшрифтабзаца" style:family="text">
      <style:text-properties style:font-name="Times New Roman" style:font-name-asian="Arial" style:font-name-complex="Times New Roman" style:language-asian="ar" style:country-asian="SA"/>
    </style:style>
    <style:style style:name="TableCell281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283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84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/>
    </style:style>
    <style:style style:name="T286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87" style:family="table-cell">
      <style:table-cell-properties fo:border-top="0.0069in solid #000001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/>
    </style:style>
    <style:style style:name="T289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290" style:family="table-cell">
      <style:table-cell-properties fo:border="0.0069in solid #000001" fo:background-color="#FFFFFF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fo:text-align="center"/>
    </style:style>
    <style:style style:name="T292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-top="none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95" style:parent-style-name="Standard" style:family="paragraph">
      <style:paragraph-properties fo:text-align="center"/>
    </style:style>
    <style:style style:name="TableCell296" style:family="table-cell">
      <style:table-cell-properties fo:border-top="none" fo:border-left="0.0069in solid #000001" fo:border-bottom="0.0069in solid #000001" fo:border-right="none" fo:background-color="#FFFFFF" fo:padding-top="0in" fo:padding-left="0.075in" fo:padding-bottom="0in" fo:padding-right="0.075in"/>
    </style:style>
    <style:style style:name="P297" style:parent-style-name="Standard" style:family="paragraph">
      <style:paragraph-properties fo:text-align="justify"/>
    </style:style>
    <style:style style:name="T298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299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300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301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302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303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304" style:parent-style-name="Основнойшрифтабзаца" style:family="text">
      <style:text-properties style:font-name="Times New Roman" style:font-name-asian="Arial" style:font-name-complex="Times New Roman" fo:font-size="10pt" style:font-size-asian="10pt" style:font-size-complex="10pt" style:language-asian="ar" style:country-asian="SA"/>
    </style:style>
    <style:style style:name="TableCell305" style:family="table-cell">
      <style:table-cell-properties fo:border-top="none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307" style:parent-style-name="Основнойшрифтабзаца" style:family="text">
      <style:text-properties style:font-name="Times New Roman" style:font-name-asian="Arial" style:font-name-complex="Times New Roman" style:language-asian="ar" style:country-asian="SA"/>
    </style:style>
    <style:style style:name="TableCell308" style:family="table-cell">
      <style:table-cell-properties fo:border-top="none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text-align="center" fo:margin-left="-0.0784in" fo:margin-right="-0.0784in">
        <style:tab-stops/>
      </style:paragraph-properties>
    </style:style>
    <style:style style:name="T310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311" style:family="table-cell">
      <style:table-cell-properties fo:border-top="none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align="center"/>
    </style:style>
    <style:style style:name="T313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314" style:family="table-cell">
      <style:table-cell-properties fo:border-top="none" fo:border-left="0.0069in solid #000001" fo:border-bottom="0.0069in solid #000001" fo:border-right="none" fo:background-color="#FFFFFF" style:vertical-align="middle" fo:padding-top="0in" fo:padding-left="0.075in" fo:padding-bottom="0in" fo:padding-right="0.075in"/>
    </style:style>
    <style:style style:name="P315" style:parent-style-name="Standard" style:family="paragraph">
      <style:paragraph-properties fo:text-align="center"/>
    </style:style>
    <style:style style:name="T316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TableCell317" style:family="table-cell">
      <style:table-cell-properties fo:border-top="none" fo:border-left="0.0069in solid #000001" fo:border-bottom="0.0069in solid #000001" fo:border-right="0.0069in solid #000001" fo:background-color="#FFFFFF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align="center"/>
    </style:style>
    <style:style style:name="T319" style:parent-style-name="Основнойшрифтабзаца" style:family="text">
      <style:text-properties style:font-name="Times New Roman" style:font-name-asian="Arial" style:font-name-complex="Times New Roman" fo:font-size="12pt" style:font-size-asian="12pt" style:font-size-complex="12pt" style:language-asian="ar" style:country-asian="SA"/>
    </style:style>
    <style:style style:name="P320" style:parent-style-name="Standard" style:family="paragraph">
      <style:paragraph-properties fo:text-align="justify" fo:margin-top="0.0833in" fo:text-indent="0.4923in"/>
    </style:style>
    <style:style style:name="T321" style:parent-style-name="Основнойшрифтабзаца" style:family="text">
      <style:text-properties style:font-name="Times New Roman" style:font-name-asian="Arial" style:font-name-complex="Times New Roman" fo:font-weight="bold" style:font-weight-asian="bold" fo:letter-spacing="-0.0027in" fo:font-size="14pt" style:font-size-asian="14pt" style:font-size-complex="14pt" style:language-asian="ar" style:country-asian="SA"/>
    </style:style>
    <style:style style:name="T322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323" style:parent-style-name="Standard" style:family="paragraph">
      <style:paragraph-properties fo:text-align="justify" fo:text-indent="0.4923in"/>
    </style:style>
    <style:style style:name="T324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P325" style:parent-style-name="Standard" style:family="paragraph">
      <style:paragraph-properties fo:text-align="justify" fo:text-indent="0.4923in"/>
    </style:style>
    <style:style style:name="T326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2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28" style:parent-style-name="Standard" style:family="paragraph">
      <style:paragraph-properties fo:text-align="justify" fo:text-indent="0.4923in"/>
    </style:style>
    <style:style style:name="T32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30" style:parent-style-name="Standard" style:family="paragraph">
      <style:paragraph-properties fo:text-align="justify" fo:text-indent="0.375in"/>
    </style:style>
    <style:style style:name="T33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332" style:parent-style-name="Standard" style:family="paragraph">
      <style:paragraph-properties fo:widows="0" fo:orphans="0" fo:text-align="justify" fo:text-indent="0.375in"/>
    </style:style>
    <style:style style:name="T333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34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35" style:parent-style-name="Standard" style:family="paragraph">
      <style:paragraph-properties fo:text-align="justify" fo:text-indent="0.4923in"/>
    </style:style>
    <style:style style:name="T33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3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38" style:parent-style-name="Standard" style:family="paragraph">
      <style:paragraph-properties fo:text-align="justify" fo:text-indent="0.4923in"/>
    </style:style>
    <style:style style:name="T33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40" style:parent-style-name="Standard" style:family="paragraph">
      <style:paragraph-properties fo:text-align="justify" fo:text-indent="0.4923in"/>
    </style:style>
    <style:style style:name="T341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42" style:parent-style-name="Standard" style:family="paragraph">
      <style:paragraph-properties fo:text-align="justify" fo:text-indent="0.4923in"/>
    </style:style>
    <style:style style:name="T343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44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45" style:parent-style-name="Standard" style:family="paragraph">
      <style:paragraph-properties fo:text-align="justify" fo:text-indent="0.4923in"/>
    </style:style>
    <style:style style:name="T34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47" style:parent-style-name="Standard" style:family="paragraph">
      <style:paragraph-properties fo:text-align="justify" fo:text-indent="0.4923in"/>
    </style:style>
    <style:style style:name="T348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49" style:parent-style-name="Standard" style:family="paragraph">
      <style:paragraph-properties fo:text-align="justify" fo:text-indent="0.4923in"/>
    </style:style>
    <style:style style:name="T350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51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52" style:parent-style-name="Standard" style:family="paragraph">
      <style:paragraph-properties fo:text-align="justify" fo:text-indent="0.4923in"/>
    </style:style>
    <style:style style:name="T353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54" style:parent-style-name="Standard" style:family="paragraph">
      <style:paragraph-properties fo:text-align="justify" fo:text-indent="0.4923in"/>
    </style:style>
    <style:style style:name="T355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5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57" style:parent-style-name="Standard" style:family="paragraph">
      <style:paragraph-properties fo:widows="0" fo:orphans="0" fo:text-align="justify" fo:text-indent="0.375in"/>
    </style:style>
    <style:style style:name="T358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5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60" style:parent-style-name="Standard" style:family="paragraph">
      <style:paragraph-properties fo:text-align="justify" fo:text-indent="0.4923in"/>
    </style:style>
    <style:style style:name="T361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362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63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64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365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66" style:parent-style-name="Standard" style:family="paragraph">
      <style:paragraph-properties fo:text-align="justify" fo:text-indent="0.4923in"/>
    </style:style>
    <style:style style:name="T367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368" style:parent-style-name="Основнойшрифтабзаца" style:family="text">
      <style:text-properties style:font-name="Times New Roman" style:font-name-asian="Arial" style:font-name-complex="Times New Roman" fo:font-weight="bold" style:font-weight-asian="bold" style:font-weight-complex="bold" fo:font-size="14pt" style:font-size-asian="14pt" style:font-size-complex="14pt" style:language-asian="ar" style:country-asian="SA"/>
    </style:style>
    <style:style style:name="T36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70" style:parent-style-name="Standard" style:family="paragraph">
      <style:paragraph-properties fo:text-align="justify" fo:text-indent="0.4923in"/>
    </style:style>
    <style:style style:name="T371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372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73" style:parent-style-name="Standard" style:family="paragraph">
      <style:paragraph-properties fo:text-align="justify" fo:text-indent="0.4923in"/>
    </style:style>
    <style:style style:name="T374" style:parent-style-name="Основнойшрифтабзаца" style:family="text">
      <style:text-properties style:font-name="Times New Roman" style:font-name-asian="Arial" style:font-name-complex="Times New Roman" fo:font-weight="bold" style:font-weight-asian="bold" fo:font-size="14pt" style:font-size-asian="14pt" style:font-size-complex="14pt" style:language-asian="ar" style:country-asian="SA"/>
    </style:style>
    <style:style style:name="T375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376" style:parent-style-name="Standard" style:family="paragraph">
      <style:paragraph-properties fo:text-align="justify" fo:text-indent="0.4923in"/>
    </style:style>
    <style:style style:name="P377" style:parent-style-name="Standard" style:family="paragraph">
      <style:paragraph-properties fo:text-align="justify" fo:text-indent="0.4923in"/>
    </style:style>
    <style:style style:name="T378" style:parent-style-name="Основнойшрифтабзаца" style:family="text">
      <style:text-properties style:font-name="Times New Roman" style:font-name-complex="Times New Roman" fo:font-weight="bold" style:font-weight-asian="bold" fo:letter-spacing="-0.0027in" fo:font-size="14pt" style:font-size-asian="14pt" style:font-size-complex="14pt" style:language-asian="ar" style:country-asian="SA"/>
    </style:style>
    <style:style style:name="P379" style:parent-style-name="Standard" style:family="paragraph">
      <style:paragraph-properties fo:text-align="justify" fo:text-indent="0.4923in"/>
    </style:style>
    <style:style style:name="T380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81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382" style:parent-style-name="Standard" style:family="paragraph">
      <style:paragraph-properties fo:text-align="justify" fo:text-indent="0.4923in"/>
    </style:style>
    <style:style style:name="T383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84" style:parent-style-name="Основнойшрифтабзаца" style:family="text">
      <style:text-properties style:font-name="Times New Roman" style:font-name-asian="Arial" style:font-name-complex="Times New Roman" fo:font-style="italic" style:font-style-asian="italic" style:font-style-complex="italic" fo:letter-spacing="-0.0027in" fo:font-size="14pt" style:font-size-asian="14pt" style:font-size-complex="14pt" style:language-asian="ar" style:country-asian="SA"/>
    </style:style>
    <style:style style:name="T385" style:parent-style-name="Основнойшрифтабзаца" style:family="text">
      <style:text-properties style:font-name="Times New Roman" style:font-name-asian="Arial" style:font-name-complex="Times New Roman" style:font-style-complex="italic" fo:letter-spacing="-0.0027in" fo:font-size="14pt" style:font-size-asian="14pt" style:font-size-complex="14pt" style:language-asian="ar" style:country-asian="SA"/>
    </style:style>
    <style:style style:name="T386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87" style:parent-style-name="Основнойшрифтабзаца" style:family="text">
      <style:text-properties style:font-name="Times New Roman" style:font-name-asian="Arial" style:font-name-complex="Times New Roman" style:font-style-complex="italic" fo:letter-spacing="-0.0027in" fo:font-size="14pt" style:font-size-asian="14pt" style:font-size-complex="14pt" style:language-asian="ar" style:country-asian="SA"/>
    </style:style>
    <style:style style:name="T388" style:parent-style-name="Основнойшрифтабзаца" style:family="text">
      <style:text-properties style:font-name="Times New Roman" style:font-name-asian="Arial" style:font-name-complex="Times New Roman" style:font-style-complex="italic" fo:letter-spacing="-0.0027in" fo:font-size="14pt" style:font-size-asian="14pt" style:font-size-complex="14pt" style:language-asian="ar" style:country-asian="SA"/>
    </style:style>
    <style:style style:name="P389" style:parent-style-name="Standard" style:family="paragraph">
      <style:paragraph-properties fo:text-align="justify" fo:text-indent="0.4923in"/>
    </style:style>
    <style:style style:name="T390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91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92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93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394" style:parent-style-name="Standard" style:family="paragraph">
      <style:paragraph-properties fo:text-align="justify" fo:text-indent="0.4923in"/>
    </style:style>
    <style:style style:name="T395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396" style:parent-style-name="Standard" style:family="paragraph">
      <style:paragraph-properties fo:text-align="justify" fo:text-indent="0.4923in"/>
    </style:style>
    <style:style style:name="T397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398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399" style:parent-style-name="Standard" style:family="paragraph">
      <style:paragraph-properties fo:text-align="justify" fo:text-indent="0.4923in"/>
    </style:style>
    <style:style style:name="T400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401" style:parent-style-name="Standard" style:family="paragraph">
      <style:paragraph-properties fo:text-align="justify" fo:text-indent="0.4923in"/>
    </style:style>
    <style:style style:name="T402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403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404" style:parent-style-name="Standard" style:family="paragraph">
      <style:paragraph-properties fo:text-align="justify" fo:text-indent="0.4923in"/>
    </style:style>
    <style:style style:name="T405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406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407" style:parent-style-name="Standard" style:family="paragraph">
      <style:paragraph-properties fo:text-align="justify" fo:text-indent="0.4923in"/>
    </style:style>
    <style:style style:name="T408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409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410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P411" style:parent-style-name="Безинтервала" style:family="paragraph">
      <style:paragraph-properties fo:text-align="justify"/>
    </style:style>
    <style:style style:name="T412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413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414" style:parent-style-name="Безинтервала" style:family="paragraph">
      <style:paragraph-properties fo:text-align="justify"/>
    </style:style>
    <style:style style:name="T415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41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417" style:parent-style-name="Безинтервала" style:family="paragraph">
      <style:paragraph-properties fo:text-align="justify"/>
    </style:style>
    <style:style style:name="T41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19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ableColumn421" style:family="table-column">
      <style:table-column-properties style:column-width="2.1409in" style:use-optimal-column-width="false"/>
    </style:style>
    <style:style style:name="Table420" style:family="table">
      <style:table-properties style:width="2.1409in" fo:margin-left="4.2333in" table:align="lef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none" fo:background-color="#FFFFFF" fo:padding-top="0in" fo:padding-left="0.075in" fo:padding-bottom="0in" fo:padding-right="0.075in"/>
    </style:style>
    <style:style style:name="P424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25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26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27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28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29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0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1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2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3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4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5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6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7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8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39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0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1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2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3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4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5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6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7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8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49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50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51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52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53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54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55" style:parent-style-name="Standard" style:family="paragraph">
      <style:paragraph-properties fo:text-align="center"/>
    </style:style>
    <style:style style:name="T456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457" style:parent-style-name="Standard" style:family="paragraph">
      <style:paragraph-properties fo:text-align="justify" fo:margin-bottom="0.0833in" fo:margin-left="3.052in">
        <style:tab-stops/>
      </style:paragraph-properties>
    </style:style>
    <style:style style:name="T458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459" style:parent-style-name="Безинтервала" style:family="paragraph">
      <style:paragraph-properties fo:text-align="center"/>
    </style:style>
    <style:style style:name="T46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6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6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63" style:parent-style-name="Безинтервала" style:family="paragraph">
      <style:paragraph-properties fo:text-align="end"/>
    </style:style>
    <style:style style:name="T46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6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66" style:parent-style-name="Безинтервала" style:family="paragraph">
      <style:paragraph-properties fo:text-align="end"/>
    </style:style>
    <style:style style:name="T46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68" style:parent-style-name="Standard" style:family="paragraph">
      <style:paragraph-properties fo:text-align="justify" fo:margin-top="0.0277in"/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469" style:parent-style-name="Standard" style:family="paragraph">
      <style:paragraph-properties fo:text-align="center" fo:margin-top="0.0277in"/>
    </style:style>
    <style:style style:name="T470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471" style:parent-style-name="Безинтервала" style:family="paragraph">
      <style:paragraph-properties fo:text-align="justify"/>
    </style:style>
    <style:style style:name="T47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73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47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7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7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7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7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479" style:parent-style-name="Безинтервала" style:family="paragraph">
      <style:paragraph-properties fo:text-align="justify"/>
    </style:style>
    <style:style style:name="T480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P481" style:parent-style-name="Безинтервала" style:family="paragraph">
      <style:paragraph-properties fo:text-align="justify"/>
    </style:style>
    <style:style style:name="T482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T483" style:parent-style-name="Основнойшрифтабзаца" style:family="text">
      <style:text-properties style:font-name="Times New Roman" style:font-name-complex="Times New Roman" fo:font-size="10pt" style:font-size-asian="10pt" style:font-size-complex="10pt" style:language-asian="ar" style:country-asian="SA"/>
    </style:style>
    <style:style style:name="P484" style:parent-style-name="Безинтервала" style:family="paragraph">
      <style:paragraph-properties fo:text-align="justify"/>
    </style:style>
    <style:style style:name="T485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P486" style:parent-style-name="Безинтервала" style:family="paragraph">
      <style:paragraph-properties fo:text-align="justify"/>
    </style:style>
    <style:style style:name="T487" style:parent-style-name="Основнойшрифтабзаца" style:family="text">
      <style:text-properties style:font-name="Times New Roman" style:font-name-complex="Times New Roman" style:text-position="super 63.6%" style:language-asian="ar" style:country-asian="SA"/>
    </style:style>
    <style:style style:name="P488" style:parent-style-name="Безинтервала" style:family="paragraph">
      <style:paragraph-properties fo:text-align="justify"/>
    </style:style>
    <style:style style:name="T489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T490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T49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9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93" style:parent-style-name="Основнойшрифтабзаца" style:family="text">
      <style:text-properties style:font-name="Times New Roman" style:font-name-asian="Arial" style:font-name-complex="Times New Roman" fo:letter-spacing="-0.0027in" fo:font-size="14pt" style:font-size-asian="14pt" style:font-size-complex="14pt" style:language-asian="ar" style:country-asian="SA"/>
    </style:style>
    <style:style style:name="T49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9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9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97" style:parent-style-name="Основнойшрифтабзаца" style:family="text">
      <style:text-properties style:font-name="Times New Roman" style:font-name-complex="Times New Roman" fo:font-style="italic" style:font-style-asian="italic" fo:font-size="14pt" style:font-size-asian="14pt" style:font-size-complex="14pt" style:language-asian="ar" style:country-asian="SA"/>
    </style:style>
    <style:style style:name="T49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499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0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0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0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03" style:parent-style-name="Основнойшрифтабзаца" style:family="text">
      <style:text-properties style:font-name="Times New Roman" style:font-name-complex="Times New Roman" fo:font-style="italic" style:font-style-asian="italic" fo:font-size="14pt" style:font-size-asian="14pt" style:font-size-complex="14pt" style:language-asian="ar" style:country-asian="SA"/>
    </style:style>
    <style:style style:name="T50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0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06" style:parent-style-name="Безинтервала" style:family="paragraph">
      <style:paragraph-properties fo:text-align="justify"/>
    </style:style>
    <style:style style:name="T50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08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509" style:parent-style-name="Безинтервала" style:family="paragraph">
      <style:paragraph-properties fo:text-align="justify"/>
    </style:style>
    <style:style style:name="T510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511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P512" style:parent-style-name="Безинтервала" style:family="paragraph">
      <style:paragraph-properties fo:text-align="justify"/>
    </style:style>
    <style:style style:name="T513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514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P515" style:parent-style-name="Безинтервала" style:family="paragraph">
      <style:paragraph-properties fo:text-align="justify"/>
    </style:style>
    <style:style style:name="T516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517" style:parent-style-name="Безинтервала" style:family="paragraph">
      <style:paragraph-properties fo:text-align="justify"/>
    </style:style>
    <style:style style:name="T518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519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P520" style:parent-style-name="Безинтервала" style:family="paragraph">
      <style:paragraph-properties fo:text-align="justify"/>
    </style:style>
    <style:style style:name="T521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522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P523" style:parent-style-name="Безинтервала" style:family="paragraph">
      <style:paragraph-properties fo:text-align="justify"/>
    </style:style>
    <style:style style:name="T524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T525" style:parent-style-name="Основнойшрифтабзаца" style:family="text">
      <style:text-properties style:font-name="Times New Roman" style:font-name-complex="Times New Roman" fo:letter-spacing="-0.0027in" fo:font-size="14pt" style:font-size-asian="14pt" style:font-size-complex="14pt" style:language-asian="ar" style:country-asian="SA"/>
    </style:style>
    <style:style style:name="P526" style:parent-style-name="Безинтервала" style:family="paragraph">
      <style:paragraph-properties fo:text-align="justify"/>
    </style:style>
    <style:style style:name="T52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2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29" style:parent-style-name="Безинтервала" style:family="paragraph">
      <style:paragraph-properties fo:text-align="justify"/>
    </style:style>
    <style:style style:name="T53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31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32" style:parent-style-name="Безинтервала" style:family="paragraph">
      <style:paragraph-properties fo:text-align="justify"/>
    </style:style>
    <style:style style:name="T53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34" style:parent-style-name="Безинтервала" style:family="paragraph">
      <style:paragraph-properties fo:text-align="justify"/>
    </style:style>
    <style:style style:name="T53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3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37" style:parent-style-name="Безинтервала" style:family="paragraph">
      <style:paragraph-properties fo:text-align="justify"/>
    </style:style>
    <style:style style:name="T538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T539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ar" style:country-asian="SA"/>
    </style:style>
    <style:style style:name="P540" style:parent-style-name="Безинтервала" style:family="paragraph">
      <style:paragraph-properties fo:text-align="justify"/>
    </style:style>
    <style:style style:name="T54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2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3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4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5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6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7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8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49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0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1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2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3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4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5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6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7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8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59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60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61" style:parent-style-name="Standard" style:family="paragraph">
      <style:paragraph-properties fo:text-align="center" style:line-height-at-least="0.1666in">
        <style:tab-stops>
          <style:tab-stop style:type="right" style:position="6.1027in"/>
        </style:tab-stops>
      </style:paragraph-properties>
    </style:style>
    <style:style style:name="T562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ar" style:country-asian="SA"/>
    </style:style>
    <style:style style:name="P563" style:parent-style-name="Standard" style:family="paragraph">
      <style:paragraph-properties fo:text-align="justify" style:line-height-at-least="0.1666in">
        <style:tab-stops>
          <style:tab-stop style:type="right" style:position="6.1027in"/>
        </style:tab-stops>
      </style:paragraph-properties>
    </style:style>
    <style:style style:name="T56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65" style:parent-style-name="Standard" style:family="paragraph">
      <style:paragraph-properties fo:text-align="justify" style:line-height-at-least="0.1666in">
        <style:tab-stops>
          <style:tab-stop style:type="right" style:position="6.1027in"/>
        </style:tab-stops>
      </style:paragraph-properties>
    </style:style>
    <style:style style:name="T566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P567" style:parent-style-name="Standard" style:family="paragraph">
      <style:paragraph-properties fo:text-align="justify" style:line-height-at-least="0.1666in">
        <style:tab-stops>
          <style:tab-stop style:type="right" style:position="6.1027in"/>
        </style:tab-stops>
      </style:paragraph-properties>
    </style:style>
    <style:style style:name="T56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69" style:parent-style-name="Standard" style:family="paragraph">
      <style:paragraph-properties fo:text-align="justify" style:line-height-at-least="0.1666in">
        <style:tab-stops>
          <style:tab-stop style:type="right" style:position="6.1027in"/>
        </style:tab-stops>
      </style:paragraph-properties>
    </style:style>
    <style:style style:name="T570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P571" style:parent-style-name="Standard" style:family="paragraph">
      <style:paragraph-properties fo:text-align="justify" style:line-height-at-least="0.1666in">
        <style:tab-stops>
          <style:tab-stop style:type="right" style:position="6.1027in"/>
        </style:tab-stops>
      </style:paragraph-properties>
    </style:style>
    <style:style style:name="T57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73" style:parent-style-name="Standard" style:family="paragraph">
      <style:paragraph-properties fo:text-align="justify" style:line-height-at-least="0.1666in">
        <style:tab-stops>
          <style:tab-stop style:type="right" style:position="6.1027in"/>
        </style:tab-stops>
      </style:paragraph-properties>
    </style:style>
    <style:style style:name="T574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T575" style:parent-style-name="Основнойшрифтабзаца" style:family="text">
      <style:text-properties style:font-name="Times New Roman" style:font-name-complex="Times New Roman" style:language-asian="ar" style:country-asian="SA"/>
    </style:style>
    <style:style style:name="P576" style:parent-style-name="Standard" style:family="paragraph">
      <style:paragraph-properties fo:text-align="justify" style:line-height-at-least="0.1666in"/>
    </style:style>
    <style:style style:name="T57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7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79" style:parent-style-name="Основнойшрифтабзаца" style:family="text">
      <style:text-properties style:font-name="Times New Roman" style:font-name-complex="Times New Roman" fo:font-style="italic" style:font-style-asian="italic" fo:font-size="14pt" style:font-size-asian="14pt" style:font-size-complex="14pt" style:language-asian="ar" style:country-asian="SA"/>
    </style:style>
    <style:style style:name="T58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8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8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8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84" style:parent-style-name="Основнойшрифтабзаца" style:family="text">
      <style:text-properties style:font-name="Times New Roman" style:font-name-complex="Times New Roman" fo:font-style="italic" style:font-style-asian="italic" fo:font-size="14pt" style:font-size-asian="14pt" style:font-size-complex="14pt" style:language-asian="ar" style:country-asian="SA"/>
    </style:style>
    <style:style style:name="T58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86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87" style:parent-style-name="Standard" style:family="paragraph">
      <style:paragraph-properties fo:text-align="justify"/>
    </style:style>
    <style:style style:name="T58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89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9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9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92" style:parent-style-name="Standard" style:family="paragraph">
      <style:paragraph-properties fo:text-align="justify"/>
    </style:style>
    <style:style style:name="T59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9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9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96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59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598" style:parent-style-name="Standard" style:family="paragraph">
      <style:paragraph-properties fo:text-align="justify"/>
    </style:style>
    <style:style style:name="T599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 style:language-asian="ar" style:country-asian="SA"/>
    </style:style>
    <style:style style:name="P600" style:parent-style-name="Standard" style:family="paragraph">
      <style:paragraph-properties fo:text-align="justify"/>
    </style:style>
    <style:style style:name="T601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602" style:parent-style-name="Standard" style:family="paragraph">
      <style:paragraph-properties fo:text-align="justify"/>
    </style:style>
    <style:style style:name="T60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T604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asian="ar" style:country-asian="SA"/>
    </style:style>
    <style:style style:name="P605" style:parent-style-name="Абзацсписка" style:family="paragraph">
      <style:paragraph-properties fo:text-align="justify" fo:margin-left="0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06" style:parent-style-name="Standard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607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608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609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610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611" style:parent-style-name="Безинтервала" style:family="paragraph">
      <style:paragraph-properties fo:text-align="justify"/>
      <style:text-properties style:font-name="Times New Roman" style:font-name-complex="Times New Roman" fo:font-size="14pt" style:font-size-asian="14pt" style:font-size-complex="14pt"/>
    </style:style>
    <style:style style:name="P612" style:parent-style-name="Безинтервала" style:family="paragraph">
      <style:paragraph-properties fo:text-align="justify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МАРИЙ ЭЛ РЕСПУБЛИКЫСЕ<text:s/></text:span><text:span text:style-name="T9"><text:s text:c="4"/>КУЖЭНЕР МУНИЦИПАЛ РАЙОНЫН ШУДЫМАРИЙ</text:span></text:p>
            <text:p text:style-name="P10"><text:span text:style-name="T11">ЯЛ</text:span><text:span text:style-name="T12"><text:s/></text:span><text:span text:style-name="T13">КУНДЕМ</text:span></text:p>
            <text:p text:style-name="P14"><text:span text:style-name="T15"><text:s text:c="3"/>АДМИНИСТРАЦИЙЖЕ</text:span></text:p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><text:span text:style-name="T21">ШУДУМАРСКАЯ СЕЛЬСКАЯ</text:span></text:p>
            <text:p text:style-name="P22"><text:span text:style-name="T23">АДМИНИСТРАЦИЯ</text:span></text:p>
            <text:p text:style-name="P24"><text:span text:style-name="T25">КУЖЕНЕРСКОГО МУНИЦИПАЛЬНОГО РАЙОНА</text:span></text:p>
            <text:p text:style-name="P26"><text:span text:style-name="T27">РЕСПУБЛИКИ МАРИЙ ЭЛ</text:span></text:p>
            <text:p text:style-name="P28"/>
          </table:table-cell>
        </table:table-row>
        <table:table-row table:style-name="TableRow29">
          <table:table-cell table:style-name="TableCell30">
            <text:p text:style-name="P31"><text:span text:style-name="T32">Рыбаков урем, 11,</text:span></text:p>
            <text:p text:style-name="P33"><text:span text:style-name="T34">Куженер районысо, Шудымарий ял,</text:span></text:p>
            <text:p text:style-name="P35"><text:span text:style-name="T36">Марий Эл Республик, 425568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425568, Республика Марий Эл,</text:span></text:p>
            <text:p text:style-name="P42"><text:span text:style-name="T43">Куженерский район,</text:span></text:p>
            <text:p text:style-name="P44"><text:span text:style-name="T45">дер.<text:s/></text:span><text:span text:style-name="T46">Шой-Шудумарь, ул. Рыбакова, 11</text:span></text:p>
            <text:p text:style-name="P47"/>
          </table:table-cell>
        </table:table-row>
        <table:table-row table:style-name="TableRow48">
          <table:table-cell table:style-name="TableCell49" table:number-columns-spanned="3">
            <text:p text:style-name="P50"><text:span text:style-name="T51">тел.: (8-</text:span><text:span text:style-name="T52">836</text:span><text:span text:style-name="T53">37) <text:s/>9-63-48, ИНН/КПП/1205003491/120501001</text:span></text:p>
          </table:table-cell>
          <table:covered-table-cell/>
          <table:covered-table-cell/>
        </table:table-row>
      </table:table>
      <text:p text:style-name="P54"/>
      <text:p text:style-name="P55"><text:span text:style-name="T56"><text:s text:c="4"/></text:span><text:span text:style-name="T57"><text:s/></text:span></text:p>
      <text:p text:style-name="Standard"><text:span text:style-name="T58">Исх. № 56 <text:s text:c="2"/>от <text:s text:c="2"/>10</text:span><text:span text:style-name="T59"><text:s/>.03.2020 г. <text:s text:c="4"/></text:span><text:span text:style-name="T60"><text:s text:c="27"/></text:span><text:span text:style-name="T61"><text:s text:c="3"/></text:span><text:span text:style-name="T62">АУ «Редакция Куженерской <text:s/></text:span><text:span text:style-name="T63"><text:tab/></text:span><text:span text:style-name="T64"><text:s text:c="47"/></text:span><text:span text:style-name="T65"><text:s text:c="25"/></text:span><text:span text:style-name="T66"><text:s text:c="4"/>районной газеты «Заря»</text:span></text:p>
      <text:p text:style-name="P67"/>
      <text:p text:style-name="P68"/>
      <text:p text:style-name="P69"><text:span text:style-name="T70"><text:s text:c="9"/>Шудумарская сельская администрация<text:s/></text:span><text:span text:style-name="T71">просит опубликовать <text:s/>извещение о проведении аукциона на право заключения договоров аренды земельных <text:s/></text:span><text:span text:style-name="T72">участков.</text:span></text:p>
      <text:p text:style-name="P73"><text:span text:style-name="T74">Приложение: на 5 листах.</text:span></text:p>
      <text:p text:style-name="P75"/>
      <text:p text:style-name="Безинтервала"><text:span text:style-name="T76"><text:s text:c="19"/>И.о. главы</text:span></text:p>
      <text:p text:style-name="Безинтервала"><text:span text:style-name="T77">Шудумарской сельской администрации <text:s text:c="28"/>Ф.М. Гребнева <text:s text:c="2"/></text:span></text:p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soft-page-break/>
      <text:p text:style-name="P89"><text:span text:style-name="T90"><text:s/></text:span><text:span text:style-name="T91">ИЗВЕЩЕНИЕ О ПРОВЕДЕНИИ АУКЦИОНА</text:span></text:p>
      <text:p text:style-name="P92"><text:span text:style-name="T93">Шудумарская сельская администрация Куженерского муниципального<text:s/></text:span><text:span text:style-name="T94">района <text:s/>Республики Марий Эл сообщает о проведении аукциона на право заключения договоров аренды земельных <text:s/>участков, <text:s/>находящихся в собственности<text:s/></text:span><text:span text:style-name="T95">МО «Шудумарское сельское</text:span><text:span text:style-name="T96"><text:s/>поселени</text:span><text:span text:style-name="T97">е»</text:span></text:p>
      <text:p text:style-name="P98"><text:span text:style-name="T99">Организатор аукциона</text:span><text:span text:style-name="T100"><text:s/></text:span><text:span text:style-name="T101">и уполномоченный орган</text:span><text:span text:style-name="T102"><text:s/>– Шудумарская сельская администра</text:span><text:span text:style-name="T103">ция Куженерского муниципального района <text:s/>Республики Марий Эл</text:span></text:p>
      <text:p text:style-name="P104"><text:span text:style-name="T105">Реквизиты решений о проведении аукциона:</text:span></text:p>
      <text:p text:style-name="P106"><text:span text:style-name="T107">постановление Шудумарс</text:span><text:span text:style-name="T108">кой сельской администрации от 03 марта 2020 года № 18</text:span><text:span text:style-name="T109"><text:s/>«О проведении аукциона на право заключения договора аренды земельных участков, на</text:span><text:span text:style-name="T110">ходящихся в <text:s/>собственности<text:s/></text:span><text:span text:style-name="T111">МО «Шудумарское сельское поселение</text:span><text:span text:style-name="T112">». <text:s text:c="2"/></text:span></text:p>
      <text:p text:style-name="P113"><text:span text:style-name="T114">Аукцион проводится в соответствии со статьями 39.11, 39.12 <text:s/>и</text:span><text:span text:style-name="T115"><text:s/>пункто</text:span><text:span text:style-name="T116">м 1 статьи 39.6 <text:s/>Земельного кодекса Российской Федерации, Законом Республики Марий Эл от 27 февраля 2015 г. № 3-З «О регули</text:span><text:span text:style-name="T117">ровании земельных отношений <text:s/>в Республике Марий Эл».</text:span></text:p>
      <text:p text:style-name="P118"><text:span text:style-name="T119">Место проведения аукциона</text:span><text:span text:style-name="T120"><text:s/>– Республика Марий Эл, Куженерский район, д. Шой-Шудумарь, ул. Рыбакова, д.11. <text:s/></text:span></text:p>
      <text:p text:style-name="P121"><text:span text:style-name="T122">Дата проведения аукциона</text:span><text:span text:style-name="T123"><text:s/>– <text:s/>14</text:span><text:span text:style-name="T124"><text:s/>апреля <text:s/>2020 г.</text:span></text:p>
      <text:p text:style-name="P125"><text:span text:style-name="T126">Время проведения аукциона</text:span><text:span text:style-name="T127"><text:s/>– 10 час. 00 мин.</text:span><text:span text:style-name="T128"><text:s/></text:span><text:span text:style-name="T129">(по московскому времени).</text:span></text:p>
      <text:p text:style-name="P130"><text:span text:style-name="T131"><text:s text:c="2"/>Аукцион является открытым по составу участников.</text:span></text:p>
      <text:p text:style-name="P132"><text:span text:style-name="T133">Порядо</text:span><text:span text:style-name="T134">к проведения аукциона.</text:span></text:p>
      <text:p text:style-name="P135"><text:span text:style-name="T136">Аукцион на право заключения договора аренды земельных участков, находящихся <text:s/>в <text:s/>собственности<text:s/></text:span><text:span text:style-name="T137">МО «Шудумарское сельское поселение»</text:span><text:span text:style-name="T138"><text:s/>(далее - аукцион) проводится в указанном в извещении о проведении аукциона месте, в соответствующие день и</text:span><text:span text:style-name="T139"><text:s/>час.</text:span></text:p>
      <text:p text:style-name="P140"><text:span text:style-name="T141">Аукцион является открытым по форме подачи предложений о цене.</text:span></text:p>
      <text:p text:style-name="P142"><text:span text:style-name="T143"><text:s text:c="3"/>Начальная цена предмета аукциона установлена в размере ежегодной арендной платы, определенной по результатам рыночной оценки в<text:s/></text:span><text:soft-page-break/><text:span text:style-name="T144">соответствии с Федеральным<text:s/></text:span><text:a xlink:href="consultantplus://offline/ref=123E15458DB7056B02B2AA643AAB5196B47693E1F20750C64A4C0C0145g0T8G" office:target-frame-name="_top" xlink:show="replace"><text:span text:style-name="T145">законом</text:span></text:a><text:span text:style-name="T146"><text:s/>от 29 июля 1998 г. № 135-ФЗ «Об оценочной деятельности в Российской Федерации».</text:span></text:p>
      <text:p text:style-name="P147"><text:span text:style-name="T148">Аукцион ведет аукционист в присутствии комиссии по продаже прав на заключение договора ар</text:span><text:span text:style-name="T149">енды (далее – комиссия).</text:span></text:p>
      <text:p text:style-name="P150"><text:span text:style-name="T151">Аукцион начинается с объявления председателем комиссии об открытии аукциона, правил и порядка его проведения, количества лотов, выставленных на аукцион. Председатель комиссии называет результаты рассмотрения поступивших заявок на у</text:span><text:span text:style-name="T152">частие в аукционе, допущенных к участию и присутствующих на аукционе участников аукциона.</text:span></text:p>
      <text:p text:style-name="P153"><text:span text:style-name="T154">Аукционистом оглашаются характеристики земельных участков, начальная цена предмета аукциона (начальный размер ежегодной арендной платы), «шаг аукциона».</text:span></text:p>
      <text:p text:style-name="P155"><text:span text:style-name="T156">«Шаг аукциона</text:span><text:span text:style-name="T157">» не изменяется в течение всего аукциона.</text:span></text:p>
      <text:p text:style-name="P158"><text:span text:style-name="T159"><text:s text:c="12"/>Участникам аукциона выдаются пронумерованные карточки, которые они поднимают после оглашения аукционистом начального размера ежегодной арендной платы и каждого очередного размера ежегодной арендной плат</text:span><text:span text:style-name="T160">ы в случае, если готовы заключить договор аренды в соответствии с этим размером ежегодной арендной платы.</text:span></text:p>
      <text:p text:style-name="P161"><text:span text:style-name="T162"><text:s text:c="13"/>Каждый последующий размер ежегодной арендной платы аукционист назначает путем увеличения текущего размера ежегодной арендной платы на<text:s/></text:span><text:span text:style-name="T163">«шаг аукциона». После объявления очередного размера ежегодной арендной платы аукционист называет номер карточки участника аукциона, который первым поднял карточку, и указывает на этого участника аукциона. Затем аукционист объявляет следующий размер ежегодн</text:span><text:span text:style-name="T164">ой арендной платы в соответствии с «шагом аукциона».</text:span></text:p>
      <text:p text:style-name="P165"><text:span text:style-name="T166"><text:s text:c="12"/>При отсутствии участников аукциона, готовых заключить договор аренды в соответствии с названным аукционистом размером ежегодной арендной платы, аукционист повторяет этот размер ежегодной арен</text:span><text:span text:style-name="T167">дной платы 3 раза.</text:span></text:p>
      <text:p text:style-name="P168"><text:span text:style-name="T169"><text:s text:c="14"/>Если после троекратного объявления очередного размера ежегодной арендной платы ни один из участников аукциона не поднял карточку, аукцион завершается. Победителем аукциона признается тот участник аукциона, номер карточки ко</text:span><text:span text:style-name="T170">торого был назван аукционистом последним.</text:span></text:p>
      <text:soft-page-break/>
      <text:p text:style-name="P171"><text:span text:style-name="T172"><text:s text:c="13"/>По завершении аукциона аукционист объявляет о продаже права на заключение договора аренды, называет размер ежегодной арендной платы <text:s/>и номер карточки победителя аукциона.</text:span></text:p>
      <text:p text:style-name="P173"/>
      <text:p text:style-name="P174"><text:span text:style-name="T175">Предмет аукциона, права на зе</text:span><text:span text:style-name="T176">мельные участки, ограничения этих прав, срок аренды, начальная цена предмета аукциона, шаг аукциона, размер задатка:</text:span></text:p>
      <text:p text:style-name="P177"/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><text:span text:style-name="T189">№ лота</text:span></text:p>
          </table:table-cell>
          <table:table-cell table:style-name="TableCell190">
            <text:p text:style-name="P191"><text:span text:style-name="T192">Предмет аукциона</text:span></text:p>
          </table:table-cell>
          <table:table-cell table:style-name="TableCell193">
            <text:p text:style-name="P194"><text:span text:style-name="T195">Ограничения (обременения)</text:span></text:p>
          </table:table-cell>
          <table:table-cell table:style-name="TableCell196">
            <text:p text:style-name="P197"><text:span text:style-name="T198">Срок аренды</text:span></text:p>
          </table:table-cell>
          <table:table-cell table:style-name="TableCell199">
            <text:p text:style-name="P200"><text:span text:style-name="T201">Начальная цена предмета аукциона в размере ежегодной арендной платы,</text:span></text:p>
            <text:p text:style-name="P202"><text:span text:style-name="T203">рублей</text:span></text:p>
          </table:table-cell>
          <table:table-cell table:style-name="TableCell204">
            <text:p text:style-name="P205"><text:span text:style-name="T206">Шаг аукциона, рублей</text:span></text:p>
          </table:table-cell>
          <table:table-cell table:style-name="TableCell207">
            <text:p text:style-name="P208"><text:span text:style-name="T209">Размер задатка, рублей</text:span></text:p>
          </table:table-cell>
        </table:table-row>
        <table:table-row table:style-name="TableRow210">
          <table:table-cell table:style-name="TableCell211">
            <text:p text:style-name="P212"><text:span text:style-name="T213">1</text:span></text:p>
          </table:table-cell>
          <table:table-cell table:style-name="TableCell214">
            <text:p text:style-name="P215"><text:span text:style-name="T216">земельный участок, находящийся в <text:s/>собственности Шудумарского сельского поселения с кадастровым номером<text:s/></text:span><text:span text:style-name="T217">12:09:0090101:390</text:span><text:span text:style-name="T218">, категория земель – земли сельскохозяйственного назначения, разрешенное использование –<text:s/></text:span><text:span text:style-name="T219">для <text:s/>сельскохозяйственного производства, площадью 4050000 кв. м, расположенный <text:s text:c="13"/>по адресу: Республика Марий Эл, Куженерский район, в границах, соответствующих описанию в сведениях государственного кадастра недвижимости; цель использования – сел</text:span><text:span text:style-name="T220">ьскохозяйственное использование</text:span></text:p>
          </table:table-cell>
          <table:table-cell table:style-name="TableCell221">
            <text:p text:style-name="P222"><text:span text:style-name="T223">Не существуют</text:span></text:p>
          </table:table-cell>
          <table:table-cell table:style-name="TableCell224">
            <text:p text:style-name="P225"><text:span text:style-name="T226">49 лет</text:span></text:p>
          </table:table-cell>
          <table:table-cell table:style-name="TableCell227">
            <text:p text:style-name="P228"><text:span text:style-name="T229">53000</text:span></text:p>
          </table:table-cell>
          <table:table-cell table:style-name="TableCell230">
            <text:p text:style-name="P231"><text:span text:style-name="T232">1590</text:span></text:p>
          </table:table-cell>
          <table:table-cell table:style-name="TableCell233">
            <text:p text:style-name="P234"><text:span text:style-name="T235">10600</text:span></text:p>
          </table:table-cell>
        </table:table-row>
        <table:table-row table:style-name="TableRow236">
          <table:table-cell table:style-name="TableCell237">
            <text:p text:style-name="P238"><text:span text:style-name="T239">2</text:span></text:p>
          </table:table-cell>
          <table:table-cell table:style-name="TableCell240">
            <text:p text:style-name="P241"><text:span text:style-name="T242">земельный участок, находящийся в собственности Шудумарского сельского поселения, <text:s text:c="2"/>с кадастровым номером<text:s/></text:span><text:span text:style-name="T243">12:09:0090101:391</text:span><text:span text:style-name="T244">, категория земель – земли сельскохозяйственного назначения,<text:s/></text:span><text:span text:style-name="T245">разрешенное использование – для сельскохозяйственного производства, площадью 4300000</text:span><text:span text:style-name="T246"><text:s/></text:span><text:span text:style-name="T247">кв. м, расположенный <text:s text:c="13"/>по адресу: Республика Марий Эл, Куженерский район, в границах, соответствующих<text:s/></text:span><text:soft-page-break/><text:span text:style-name="T248">описанию в сведениях государственного кадастра недвижимост</text:span><text:span text:style-name="T249">и; цель использования – сельскохозяйственное использование</text:span></text:p>
          </table:table-cell>
          <table:table-cell table:style-name="TableCell250">
            <text:p text:style-name="P251"><text:span text:style-name="T252">Не существуют</text:span></text:p>
          </table:table-cell>
          <table:table-cell table:style-name="TableCell253">
            <text:p text:style-name="P254"><text:span text:style-name="T255">49 лет</text:span></text:p>
          </table:table-cell>
          <table:table-cell table:style-name="TableCell256">
            <text:p text:style-name="P257"><text:span text:style-name="T258">56000</text:span></text:p>
          </table:table-cell>
          <table:table-cell table:style-name="TableCell259">
            <text:p text:style-name="P260"><text:span text:style-name="T261">1680</text:span></text:p>
          </table:table-cell>
          <table:table-cell table:style-name="TableCell262">
            <text:p text:style-name="P263"><text:span text:style-name="T264">11200</text:span></text:p>
          </table:table-cell>
        </table:table-row>
        <text:soft-page-break/>
        <table:table-row table:style-name="TableRow265">
          <table:table-cell table:style-name="TableCell266">
            <text:p text:style-name="P267"><text:span text:style-name="T268">3</text:span></text:p>
          </table:table-cell>
          <table:table-cell table:style-name="TableCell269">
            <text:p text:style-name="P270"><text:span text:style-name="T271">земельный участок, находящийся в собственности Шудумарского сельского поселения, <text:s text:c="2"/>с кадастровым номером<text:s/></text:span><text:span text:style-name="T272">12:09:0090101:392</text:span><text:span text:style-name="T273">, категория земель – земли<text:s/></text:span><text:span text:style-name="T274">сельскохозяйственного назначения, разрешенное использование – для сельскохозяйственного производства, площадью 1200000</text:span><text:span text:style-name="T275"><text:s/></text:span><text:span text:style-name="T276">кв. м, расположенный <text:s text:c="13"/>по адресу: Республика Марий Эл, Куженерский район, в границах, соответствующих описанию в сведениях гос</text:span><text:span text:style-name="T277">ударственного кадастра недвижимости; цель использования – сельскохозяйственное использование</text:span><text:bookmark-start text:name="_GoBack"/><text:bookmark-end text:name="_GoBack"/></text:p>
          </table:table-cell>
          <table:table-cell table:style-name="TableCell278">
            <text:p text:style-name="P279"><text:span text:style-name="T280">Не существуют</text:span></text:p>
          </table:table-cell>
          <table:table-cell table:style-name="TableCell281">
            <text:p text:style-name="P282"><text:span text:style-name="T283">49 лет</text:span></text:p>
          </table:table-cell>
          <table:table-cell table:style-name="TableCell284">
            <text:p text:style-name="P285"><text:span text:style-name="T286">16000</text:span></text:p>
          </table:table-cell>
          <table:table-cell table:style-name="TableCell287">
            <text:p text:style-name="P288"><text:span text:style-name="T289">480</text:span></text:p>
          </table:table-cell>
          <table:table-cell table:style-name="TableCell290">
            <text:p text:style-name="P291"><text:span text:style-name="T292">3200</text:span></text:p>
          </table:table-cell>
        </table:table-row>
        <table:table-row table:style-name="TableRow293">
          <table:table-cell table:style-name="TableCell294">
            <text:p text:style-name="P295">4</text:p>
          </table:table-cell>
          <table:table-cell table:style-name="TableCell296">
            <text:p text:style-name="P297"><text:span text:style-name="T298">земельный участок, находящийся в собственности Шудумарского сельского поселения, <text:s text:c="2"/>с кадастровым номером<text:s/></text:span><text:span text:style-name="T299">12:09:0090101:393</text:span><text:span text:style-name="T300">,<text:s/></text:span><text:span text:style-name="T301">категория земель – земли сельскохозяйственного назначения, разрешенное использование – для сельскохозяйственного производства, площадью 750000</text:span><text:span text:style-name="T302"><text:s/></text:span><text:span text:style-name="T303">кв. м, расположенный <text:s text:c="13"/>по адресу: Республика Марий Эл, Куженерский район, в границах, соответствующих<text:s/></text:span><text:span text:style-name="T304">описанию в сведениях государственного кадастра недвижимости; цель использования – сельскохозяйственное использование</text:span><text:bookmark-start text:name="_GoBack1"/><text:bookmark-end text:name="_GoBack1"/></text:p>
          </table:table-cell>
          <table:table-cell table:style-name="TableCell305">
            <text:p text:style-name="P306"><text:span text:style-name="T307">Не существуют</text:span></text:p>
          </table:table-cell>
          <table:table-cell table:style-name="TableCell308">
            <text:p text:style-name="P309"><text:span text:style-name="T310">49 лет</text:span></text:p>
          </table:table-cell>
          <table:table-cell table:style-name="TableCell311">
            <text:p text:style-name="P312"><text:span text:style-name="T313">11000</text:span></text:p>
          </table:table-cell>
          <table:table-cell table:style-name="TableCell314">
            <text:p text:style-name="P315"><text:span text:style-name="T316">330</text:span></text:p>
          </table:table-cell>
          <table:table-cell table:style-name="TableCell317">
            <text:p text:style-name="P318"><text:span text:style-name="T319">2200</text:span></text:p>
          </table:table-cell>
        </table:table-row>
      </table:table>
      <text:p text:style-name="P320"><text:span text:style-name="T321">Заявка на участие в аукционе подается по утвержденной организатором аукциона форме</text:span><text:span text:style-name="T322"><text:s/>согласно приложению к настоящему извещению.</text:span></text:p>
      <text:p text:style-name="P323"><text:span text:style-name="T324">Порядок приема заявок.</text:span></text:p>
      <text:p text:style-name="P325"><text:span text:style-name="T326">Для участия в аукционе заявители представляют в установленный в настоящем извещении о проведении аукциона срок</text:span><text:span text:style-name="T327"><text:s/>следующие документы:</text:span></text:p>
      <text:p text:style-name="P328"><text:span text:style-name="T329">1) заявка на участие в аукционе по установленной в извещении о проведении аукциона форме с указанием банковских реквизитов счета для возврата задатка;</text:span></text:p>
      <text:soft-page-break/>
      <text:p text:style-name="P330"><text:span text:style-name="T331"><text:s text:c="3"/>2) копии документов, удостоверяющих личность заявителя (для граждан);</text:span></text:p>
      <text:p text:style-name="P332"><text:span text:style-name="T333"><text:s text:c="3"/>3)<text:s/></text:span><text:span text:style-name="T334">надлежащим образом заверенный перевод на русский язык документов о государственной регистрации юридического лица в соответствии с законодательством иностранного государства в случае, если заявителем является иностранное юридическое лицо;</text:span></text:p>
      <text:p text:style-name="P335"><text:span text:style-name="T336">4) документы, подт</text:span><text:span text:style-name="T337">верждающие внесение задатка.</text:span></text:p>
      <text:p text:style-name="P338"><text:span text:style-name="T339">Организатор аукциона не вправе требовать представление иных документов.</text:span></text:p>
      <text:p text:style-name="P340"><text:span text:style-name="T341">Один заявитель вправе подать только одну заявку на участие в аукционе.</text:span></text:p>
      <text:p text:style-name="P342"><text:span text:style-name="T343">Заявка на участие в аукционе, поступившая по истечении срока приема заявок, возвраща</text:span><text:span text:style-name="T344">ется заявителю в день ее поступления.</text:span></text:p>
      <text:p text:style-name="P345"><text:span text:style-name="T346">Заявитель имеет право отозвать принятую организатором аукциона заявку на участие в аукционе.</text:span></text:p>
      <text:p text:style-name="P347"><text:span text:style-name="T348">Заявитель не допускается к участию в аукционе в следующих случаях:</text:span></text:p>
      <text:p text:style-name="P349"><text:span text:style-name="T350">1) непредставление необходимых для участия в аукционе доку</text:span><text:span text:style-name="T351">ментов или представление недостоверных сведений;</text:span></text:p>
      <text:p text:style-name="P352"><text:span text:style-name="T353">2) не поступление задатка на дату рассмотрения заявок на участие в аукционе;</text:span></text:p>
      <text:p text:style-name="P354"><text:span text:style-name="T355">3) подача заявки на участие в аукционе лицом, которое в соответствии с Земельным Кодексом и другими федеральными законами не имеет</text:span><text:span text:style-name="T356"><text:s/>права быть участником аукциона, приобрести земельный участок в аренду;</text:span></text:p>
      <text:p text:style-name="P357"><text:span text:style-name="T358"><text:s/>4) наличие сведений о заявителе, об учредителях (участниках), лице, исполняющем функции единоличного исполнительного органа заявителя, <text:s/>являющегося юридическим лицом, в предусмотренно</text:span><text:span text:style-name="T359">м статьей 39.12 Земельного кодекса Российской Федерации реестре недобросовестных участников аукциона.</text:span></text:p>
      <text:p text:style-name="P360"><text:span text:style-name="T361">Адрес места приема заявок на участие в аукционе –<text:s/></text:span><text:span text:style-name="T362">Республика Марий Эл, Куженерский район, д. Шой-Шудумарь, ул. Рыбакова, д.11. Контактный телефон:<text:s/></text:span><text:span text:style-name="T363">8<text:s/></text:span><text:span text:style-name="T364">(83637)</text:span><text:span text:style-name="T365"><text:s/>9-63-48. <text:s text:c="4"/></text:span></text:p>
      <text:p text:style-name="P366"><text:span text:style-name="T367">Дата и время начала приема заявок на участие в аукционе -<text:s/></text:span><text:span text:style-name="T368">13<text:s/></text:span><text:span text:style-name="T369">марта 2020 г. в 08 час. 00 мин. (по московскому времени).</text:span></text:p>
      <text:soft-page-break/>
      <text:p text:style-name="P370"><text:span text:style-name="T371">Дата и время окончания приема заявок на участие в аукционе –</text:span><text:span text:style-name="T372"><text:s/>13 апреля 2020 г. в 16 час. 00 мин. (по московскому времени).</text:span></text:p>
      <text:p text:style-name="P373"><text:span text:style-name="T374">Дата и время рассмотрения заявок на участие в аукционе –</text:span><text:span text:style-name="T375"><text:s/>13 апреля 2020 г. в 16 час. 30 мин. (по московскому времени).</text:span></text:p>
      <text:p text:style-name="P376"/>
      <text:p text:style-name="P377"><text:span text:style-name="T378">Порядок внесения и возврата задатка.</text:span></text:p>
      <text:p text:style-name="P379"><text:span text:style-name="T380">Задаток должен быть внесен на счет Шудумарской сельской администрации <text:s/>согласно следующим реквизит</text:span><text:span text:style-name="T381">ам:</text:span></text:p>
      <text:p text:style-name="P382"><text:span text:style-name="T383">получатель - УФК по Республике Марий Эл (Шудумарская сельская администрация,</text:span><text:span text:style-name="T384"><text:s/></text:span><text:span text:style-name="T385">л/с 03083А09843), И</text:span><text:span text:style-name="T386">НН 1205003491, КПП 120501001</text:span><text:span text:style-name="T387">, Банк получателя: Отделение - НБ Республика Марий Эл г. Йошкар-Ола; р/с 40204810622020006072, КБК 90411105025100000120 БИК<text:s/></text:span><text:span text:style-name="T388">048860001, назначение платежа: задаток для участия в аукционе на право заключения договора аренды земельных участков, назначенном на 13.04.2020 г.</text:span></text:p>
      <text:p text:style-name="P389"><text:span text:style-name="T390">Задаток должен поступить на указанный счет на дату рассмотрения заявок на участие в аукционе. Документом, под</text:span><text:span text:style-name="T391">тверждающим поступление задатка на счет Шудумарской сельской администрации, является выписка со счета Шуд</text:span><text:span text:style-name="T392">умарской сельской администрации</text:span><text:span text:style-name="T393">.</text:span></text:p>
      <text:p text:style-name="P394"><text:span text:style-name="T395">Представление документов, подтверждающих внесение задатка, признается заключением соглашения о задатке.</text:span></text:p>
      <text:p text:style-name="P396"><text:span text:style-name="T397">Задаток возвр</text:span><text:span text:style-name="T398">ащается заявителю в следующих случаях и порядке:</text:span></text:p>
      <text:p text:style-name="P399"><text:span text:style-name="T400">а) участникам аукциона (заявителям) при принятии организатором аукциона решения об отказе в проведении аукциона - в течение трех дней со дня принятия решения об отказе в проведении аукциона;</text:span></text:p>
      <text:p text:style-name="P401"><text:span text:style-name="T402">б) заявителю в с</text:span><text:span text:style-name="T403">лучае отзыва им заявки на участие в аукционе до дня окончания срока приема заявок - в течение трех рабочих дней со дня поступления уведомления об отзыве заявки;</text:span></text:p>
      <text:p text:style-name="P404"><text:span text:style-name="T405">в) заявителю, не допущенному к участию в аукционе - в течение трех рабочих дней со дня оформлен</text:span><text:span text:style-name="T406">ия протокола приема заявок на участие в аукционе;</text:span></text:p>
      <text:p text:style-name="P407"><text:span text:style-name="T408">г) лицам, участвовавшим в аукционе, но не победившим в нем (заявителю в случае отзыва им заявки на участие в аукционе позднее дня окончания срока<text:s/></text:span><text:soft-page-break/><text:span text:style-name="T409">приема заявок) - в течение трех рабочих дней со дня<text:s/></text:span><text:span text:style-name="T410">подписания протокола о результатах аукциона.</text:span></text:p>
      <text:p text:style-name="P411"><text:span text:style-name="T412"><text:s text:c="7"/>Задаток, внесенный лицом, признанным победителем аукциона, задаток, внесенный иным лицом, с которым договор аренды земельного участка заключается в соответствии с пунктом 13, 14 или 20 статьи 39.12 Земель</text:span><text:span text:style-name="T413">ного кодекса Российской Федерации, засчитывается в счет арендной платы за него. <text:s/></text:span></text:p>
      <text:p text:style-name="P414"><text:span text:style-name="T415"><text:s text:c="6"/>Задатки, внесенные этими лицами, не заключившими в установленном порядке договор аренды земельного участка вследствие уклонения от заключения указанного договора, не во</text:span><text:span text:style-name="T416">звращаются.</text:span></text:p>
      <text:p text:style-name="P417"><text:span text:style-name="T418"><text:s text:c="7"/>Проект договора аренды земельного участка, находящегося в государственной собственности, размещается на официальном сайте Российской Федерации в информационно-телекоммуникационной сети «Интернет» для размещения информации о проведении то</text:span><text:span text:style-name="T419">ргов torgi.gov.ru и на сайте Шудумарской сельской администрации.</text:span></text:p>
      <table:table table:style-name="Table420">
        <table:table-columns>
          <table:table-column table:style-name="TableColumn421"/>
        </table:table-columns>
        <table:table-row table:style-name="TableRow422">
          <table:table-cell table:style-name="TableCell423"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</table:table-cell>
        </table:table-row>
      </table:table>
      <text:soft-page-break/>
      <text:p text:style-name="P455"><text:span text:style-name="T456">ФОРМА ЗАЯВКИ НА УЧАСТИЕ В АУКЦИОНЕ</text:span></text:p>
      <text:p text:style-name="P457"><text:span text:style-name="T458"><text:s text:c="6"/>ОРГАНИЗАТОРУ ТОРГОВ</text:span></text:p>
      <text:p text:style-name="P459"><text:span text:style-name="T460"><text:s text:c="66"/></text:span><text:span text:style-name="T461"><text:s/></text:span><text:span text:style-name="T462"><text:s/>Шудумарской сельской администрации</text:span></text:p>
      <text:p text:style-name="P463"><text:span text:style-name="T464"><text:s text:c="3"/>Куженерского муни</text:span><text:span text:style-name="T465">ципального района</text:span></text:p>
      <text:p text:style-name="P466"><text:span text:style-name="T467">Республики Марий Эл</text:span></text:p>
      <text:p text:style-name="P468"/>
      <text:p text:style-name="P469"><text:span text:style-name="T470">З А Я В К А</text:span></text:p>
      <text:p text:style-name="P471"><text:span text:style-name="T472">на участие в аукционе на право заключения договора аренды земельных участков, находящихся в собственности Шудумар</text:span><text:span text:style-name="T473">ского сельского поселения<text:s/></text:span><text:span text:style-name="T474">для <text:s/>сельскохозяйственного п</text:span><text:span text:style-name="T475">роизводства, назначенном на <text:s/>« <text:s/></text:span><text:span text:style-name="T476"><text:s/>»<text:s/></text:span><text:span text:style-name="T477"><text:s text:c="3"/></text:span><text:span text:style-name="T478"><text:s/>2020 г.</text:span></text:p>
      <text:p text:style-name="P479"><text:span text:style-name="T480">_________________________________________________________________________________________________________________________________________________,</text:span></text:p>
      <text:p text:style-name="P481"><text:span text:style-name="T482">(полное наименование юридического лица или фамилия, имя, отчество (при наличии) гражданина,<text:s/></text:span><text:span text:style-name="T483">подающего заявку)</text:span></text:p>
      <text:p text:style-name="P484"><text:span text:style-name="T485">далее именуемый Заявитель, в лице __________________________________________________________________</text:span></text:p>
      <text:p text:style-name="P486"><text:span text:style-name="T487"><text:s text:c="75"/>(фамилия, <text:s/>имя, отчество (при наличии), должность)</text:span></text:p>
      <text:p text:style-name="P488"><text:span text:style-name="T489">действующ__</text:span><text:span text:style-name="T490">__на основании _____________________________________________________________________________________, <text:s text:c="13"/>(в случае, если от имени заявителя действует представитель)</text:span></text:p>
      <text:p text:style-name="Безинтервала"><text:span text:style-name="T491"><text:s/>просит признать участником аукциона на право заключения договора аренды земельны</text:span><text:span text:style-name="T492">х участков, находящихся в <text:s/>собственности Шудумар</text:span><text:span text:style-name="T493">ского сельского поселения</text:span><text:span text:style-name="T494">, для сельскохозяйственного производства (далее – аукцион), <text:s/>в отношении земельного участка с кадастровым номером _________________________________, общей площадью __________________<text:s/></text:span><text:span text:style-name="T495">кв. м, категория земель - ______________________________________________ ___________________________________________________________________</text:span></text:p>
      <text:p text:style-name="Безинтервала"><text:span text:style-name="T496">местоположение: __</text:span><text:span text:style-name="T497">____________________</text:span><text:span text:style-name="T498">_____________________________________________ <text:s text:c="2"/></text:span></text:p>
      <text:p text:style-name="Безинтервала"><text:span text:style-name="T499">____________________________</text:span><text:span text:style-name="T500">_______________________________________ в отношении земельного участка с кадастровым номером _________________________________, общей площадью __________________ кв. м, категория земель - ______________________________________________ _____________________</text:span><text:span text:style-name="T501">______________________________________________</text:span></text:p>
      <text:p text:style-name="Безинтервала"><text:span text:style-name="T502">местоположение: __</text:span><text:span text:style-name="T503">____________________</text:span><text:span text:style-name="T504">____________________________________________</text:span></text:p>
      <text:p text:style-name="Безинтервала"><text:span text:style-name="T505">___________________________________________________________________.</text:span></text:p>
      <text:p text:style-name="P506"><text:span text:style-name="T507">Принимая решение об участии в аукционе<text:s/></text:span><text:span text:style-name="T508">обязуюсь:</text:span></text:p>
      <text:p text:style-name="P509"><text:span text:style-name="T510">1) соблю</text:span><text:span text:style-name="T511">дать условия проведения аукциона, содержащиеся в извещении о проведении аукциона;</text:span></text:p>
      <text:p text:style-name="P512"><text:span text:style-name="T513">2) в случае признания победителем аукциона (единственным участником аукциона) подписать и представить Организатору торгов договор аренды земельных участков в течение 30 (трид</text:span><text:span text:style-name="T514">цати) дней со дня направления проекта указанного договора.</text:span></text:p>
      <text:soft-page-break/>
      <text:p text:style-name="P515"><text:span text:style-name="T516">уведомлен:</text:span></text:p>
      <text:p text:style-name="P517"><text:span text:style-name="T518"><text:s text:c="5"/>1) что в случае признания участником аукциона, который сделал предпоследнее предложение о цене предмета аукциона, и при уклонении победителя аукциона от заключения с Организатором т</text:span><text:span text:style-name="T519">оргов договора аренды земельных участков, мне будет предложено заключить с Организатором торгов указанный договор в течение 30 (тридцати) дней со дня направления проекта указанного договора по цене, предложенной победителем аукциона;</text:span></text:p>
      <text:p text:style-name="P520"><text:span text:style-name="T521"><text:s text:c="4"/>2) что в случае ук</text:span><text:span text:style-name="T522">лонения от заключения с Организатором торгов в установленном порядке договора аренды земельных участков задаток, внесенный для участия в аукционе, не возвращается.</text:span></text:p>
      <text:p text:style-name="P523"><text:span text:style-name="T524">Юридический, почтовый адрес, банковские реквизиты для возврата задатка, контактный телефон з</text:span><text:span text:style-name="T525">аявителя – юридического лица (реквизиты документа, удостоверяющего личность заявителя, адрес места жительства и места фактического проживания заявителя, банковские реквизиты для возврата задатка, ИНН, контактный телефон заявителя – гражданина):</text:span></text:p>
      <text:p text:style-name="P526"><text:span text:style-name="T527">___________</text:span><text:span text:style-name="T528">________________________________________________________</text:span></text:p>
      <text:p text:style-name="P529"><text:span text:style-name="T530">______________________________________________________________________________________________________________________________________</text:span></text:p>
      <text:p text:style-name="P531"/>
      <text:p text:style-name="P532"><text:span text:style-name="T533"><text:s text:c="6"/>Приложения:</text:span></text:p>
      <text:p text:style-name="P534"><text:span text:style-name="T535">- копия документа, удостоверяющего личность з</text:span><text:span text:style-name="T536">аявителя (для граждан);</text:span></text:p>
      <text:p text:style-name="P537"><text:span text:style-name="T538">надлежащим образом заверенный перевод на русский язык документов о государственной регистрации юридического лица в соответствии с законодательством иностранного государства в случае, если заявителем является иностранное юридическое<text:s/></text:span><text:span text:style-name="T539">лицо;</text:span></text:p>
      <text:p text:style-name="P540"><text:span text:style-name="T541">- документ, подтверждающий внесение задатка.</text:span></text:p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soft-page-break/>
      <text:p text:style-name="P561"><text:span text:style-name="T562">«Согласие на обработку персональных данных</text:span></text:p>
      <text:p text:style-name="P563"><text:span text:style-name="T564">Я,__________________________________________________________________</text:span></text:p>
      <text:p text:style-name="P565"><text:span text:style-name="T566">Фамилия Имя Отчество (при наличии) Претендента и его представителя</text:span></text:p>
      <text:p text:style-name="P567"><text:span text:style-name="T568">___________________________________________________________________</text:span></text:p>
      <text:p text:style-name="P569"><text:span text:style-name="T570">Адрес <text:s/>Претендента <text:s/>и <text:s/>его представителя</text:span></text:p>
      <text:p text:style-name="P571"><text:span text:style-name="T572">__________________ __________ выдан ________ _______________ ________</text:span></text:p>
      <text:p text:style-name="P573"><text:span text:style-name="T574">Документ, удостоверяющий личность <text:s/>Номер документа <text:s text:c="3"/>Дата выдачи <text:s/>Орган, выд</text:span><text:span text:style-name="T575">авший документ</text:span></text:p>
      <text:p text:style-name="P576"><text:span text:style-name="T577">в соответствии со статьей 9 Федерального закона от 27.07.2006 г. № 152-ФЗ «О персональных данных», даю свое бессрочное согласие Шудумарской сельской администрации <text:s/>(адрес: Республика Марий Эл, Куженерский район, д. Шой-Шудумарь, ул. Рыбакова</text:span><text:span text:style-name="T578">, д.11) на обработку моих персональных данных и персональных данных представляемого по доверенности от __________<text:s/></text:span><text:span text:style-name="T579">(ненужное зачеркнуть)</text:span><text:span text:style-name="T580">, включающих фамилию, имя, отчество, год, месяц, дату и место рождения, пол, данные документа удостоверяющего личность, И</text:span><text:span text:style-name="T581">НН, адрес регистрации и фактического проживания, гражданство и семейное положение, контактные телефоны неавтоматизированным и автоматизированным (с помощью ПЭВМ и специальных программных продуктов) способом, а также посредством их получения из иного госуда</text:span><text:span text:style-name="T582">рственного органа, органа местного самоуправления и подведомственной им организации, в целях предоставления государственной услуги, обеспечения соблюдения законов и иных нормативных правовых актов Российской Федерации и Республики Марий Эл, обеспечения нео</text:span><text:span text:style-name="T583">бходимых условий для участия в торгах и последующего оформления предмета торгов в собственность<text:s/></text:span><text:span text:style-name="T584">(аренду)</text:span><text:span text:style-name="T585">. Данное согласие может быть мною отозвано в любое время путем направления письменного обращения.</text:span></text:p>
      <text:p text:style-name="P586"/>
      <text:p text:style-name="P587"><text:span text:style-name="T588">Подпись Заявителя <text:s/></text:span><text:span text:style-name="T589"><text:tab/><text:s text:c="15"/>______________/___</text:span><text:span text:style-name="T590">_______________________ (полномочного представителя)</text:span><text:span text:style-name="T591"><text:tab/><text:s text:c="36"/>«____»____________20__ г.</text:span></text:p>
      <text:p text:style-name="P592"><text:span text:style-name="T593"><text:tab/></text:span><text:span text:style-name="T594"><text:tab/></text:span><text:span text:style-name="T595"><text:tab/></text:span><text:span text:style-name="T596"><text:tab/></text:span><text:span text:style-name="T597"><text:tab/></text:span></text:p>
      <text:p text:style-name="P598"><text:span text:style-name="T599">Заявка принята Организатором торгов:</text:span></text:p>
      <text:p text:style-name="P600"><text:span text:style-name="T601">час.____мин.____ «___»___________20__ г. за № ____</text:span></text:p>
      <text:p text:style-name="P602"><text:span text:style-name="T603">Подпись уполномоченного лица Организатора торго</text:span><text:span text:style-name="T604">в ____________/_________________</text:span></text:p>
      <text:p text:style-name="P605"/>
      <text:p text:style-name="P606"/>
      <text:p text:style-name="P607"/>
      <text:p text:style-name="P608"/>
      <text:p text:style-name="P609"/>
      <text:p text:style-name="P610"/>
      <text:p text:style-name="P611"/>
      <text:p text:style-name="P6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 fo:line-height="100%"/>
      <style:text-properties style:font-name="Times New Roman" style:font-name-asian="Times New Roman" style:font-name-complex="Times New Roman" fo:font-size="10pt" style:font-size-asian="10pt" style:font-size-complex="10pt" style:language-asian="ar" style:country-asian="SA"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Header" style:display-name="Header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ConsPlusNormal" style:display-name="ConsPlusNormal" style:family="paragraph">
      <style:paragraph-properties fo:widows="2" fo:orphans="2" fo:margin-bottom="0in" fo:line-height="100%"/>
      <style:text-properties style:font-name="Arial" style:font-name-asian="Calibri" style:font-name-complex="Arial" fo:font-size="10pt" style:font-size-asian="10pt" style:font-size-complex="10pt" style:language-asian="ar" style:country-asian="SA" fo:hyphenate="false"/>
    </style:style>
    <style:style style:name="Безинтервала" style:display-name="Без интервала" style:family="paragraph">
      <style:paragraph-properties fo:widows="2" fo:orphans="2" fo:margin-bottom="0in" fo:line-height="100%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Знак" style:display-name="Нижний колонтитул Знак" style:family="text" style:parent-style-name="Основнойшрифтабзаца"/>
    <style:style style:name="Internetlink" style:display-name="Internet link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text:list-style style:name="WWNum2" style:display-name="WWNum2">
      <text:list-level-style-number text:level="1" style:num-suffix="." style:num-format="1">
        <style:list-level-properties/>
      </text:list-level-style-number>
      <text:list-level-style-number text:level="2" style:num-suffix="." style:num-format="1" text:display-levels="2" text:start-value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list-style style:name="WWNum3" style:display-name="WWNum3">
      <text:list-level-style-number text:level="1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Верхнийколонтитул" style:display-name="Верхний колонтитул" style:family="paragraph" style:parent-style-name="Обычный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1" style:display-name="Верхний колонтитул Знак1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847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Header"><text:page-number text:fixed="false">4</text:page-number></text:p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User</meta:initial-creator>
    <dc:creator>Хорошавин Сергей Вик</dc:creator>
    <meta:creation-date>2019-12-12T06:25:00Z</meta:creation-date>
    <dc:date>2020-03-10T11:54:00Z</dc:date>
    <meta:print-date>2020-03-10T11:52:00Z</meta:print-date>
    <meta:template xlink:href="Normal" xlink:type="simple"/>
    <meta:editing-cycles>1</meta:editing-cycles>
    <meta:editing-duration>PT660S</meta:editing-duration>
    <meta:user-defined meta:name="AppVersion">14.0000</meta:user-defined>
    <meta:user-defined meta:name="Company">P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2" meta:paragraph-count="36" meta:word-count="2750" meta:character-count="18392" meta:row-count="130" meta:non-whitespace-character-count="15678"/>
  </office:meta>
</office:document-meta>
</file>